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Arial" fo:font-size="10pt" fo:font-weight="normal" officeooo:rsid="001835da" officeooo:paragraph-rsid="001835da" style:font-size-asian="10pt" style:font-weight-asian="normal" style:font-size-complex="10pt" style:font-weight-complex="normal"/>
    </style:style>
    <style:style style:name="T1" style:family="text">
      <style:text-properties officeooo:rsid="0022bdbc"/>
    </style:style>
    <style:style style:name="T2" style:family="text">
      <style:text-properties fo:font-variant="normal" fo:text-transform="none" fo:color="#000000" loext:opacity="100%" fo:letter-spacing="normal" fo:font-style="normal" officeooo:rsid="0026b39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a nagraniu widać <text:span text:style-name="T1">jak </text:span><text:span text:style-name="T2">pojazd seat przewozi kanapę przy otwartych tylnych drzwiach pojazdu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29T12:50:14.875851800</meta:creation-date>
    <dc:date>2026-07-30T21:30:15.565132700</dc:date>
    <meta:editing-duration>PT18M13S</meta:editing-duration>
    <meta:editing-cycles>18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" meta:word-count="13" meta:character-count="90" meta:non-whitespace-character-count="78"/>
  </office:meta>
</office:document-meta>
</file>